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о-результатам-публичных-слушаний-по-проекту-межевания-территории-квартала-района-строгино-мкр.-14а-ограниченного-улицей-таллинской-улицей-маршала-катукова-пр.пр.-5433-пр.пр.-114-район-строгино-сзао"/>Протокол по результатам публичных слушаний по «Проекту межевания территории квартала района Строгино, мкр. 14А, ограниченного улицей Таллинской, улицей Маршала Катукова, пр.пр. № 5433, пр.пр. № 114 (район Строгино, СЗАО)»<text:bookmark-end text:name="протокол-по-результатам-публичных-слушаний-по-проекту-межевания-территории-квартала-района-строгино-мкр.-14а-ограниченного-улицей-таллинской-улицей-маршала-катукова-пр.пр.-5433-пр.пр.-114-район-строгино-сзао"/></text:h>
      <text:p text:style-name="First_20_paragraph">17.12.2014</text:p>
      <text:p text:style-name="Text_20_body"><text:line-break/></text:p>
      <text:p text:style-name="Text_20_body">Адрес страницы: <text:a xlink:type="simple" xlink:href="http://szao.mos.ru/public-hearings/detail/8987710.html" office:name=""><text:span text:style-name="Definition">http://szao.mos.ru/public-hearings/detail/8987710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48Z</meta:creation-date>
    <dc:date>2023-05-26T13:39:48Z</dc:date>
  </office:meta>
</office:document-meta>
</file>