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о-результатам-публичных-слушаний-по-проекту-градостроительного-плана-земельного-участка-по-адресу-маршала-катукова-ул.-вл.-7-для-размещения-культурно-досугового-центра"/>Протокол по результатам публичных слушаний по «Проекту Градостроительного плана земельного участка по адресу: Маршала Катукова ул., вл. 7 для размещения культурно-досугового центра»<text:bookmark-end text:name="протокол-по-результатам-публичных-слушаний-по-проекту-градостроительного-плана-земельного-участка-по-адресу-маршала-катукова-ул.-вл.-7-для-размещения-культурно-досугового-центра"/></text:h>
      <text:p text:style-name="First_20_paragraph">24.11.2016</text:p>
      <text:p text:style-name="Text_20_body"><text:line-break/></text:p>
      <text:p text:style-name="Text_20_body">Адрес страницы: <text:a xlink:type="simple" xlink:href="http://szao.mos.ru/public-hearings/detail/8987646.html" office:name=""><text:span text:style-name="Definition">http://szao.mos.ru/public-hearings/detail/8987646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39:40Z</meta:creation-date>
    <dc:date>2023-05-26T13:39:40Z</dc:date>
  </office:meta>
</office:document-meta>
</file>