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по-результатам-публичных-слушаний-по-проекту-межевания-квартала-ограниченного-улицей-маршала-катукова-строгинским-бульваром-улицей-кулакова"/>Протокол по результатам публичных слушаний по «Проекту межевания квартала, ограниченного улицей Маршала Катукова, Строгинским бульваром, улицей Кулакова»<text:bookmark-end text:name="протокол-по-результатам-публичных-слушаний-по-проекту-межевания-квартала-ограниченного-улицей-маршала-катукова-строгинским-бульваром-улицей-кулакова"/></text:h>
      <text:p text:style-name="First_20_paragraph">09.03.2017</text:p>
      <text:p text:style-name="Text_20_body"><text:line-break/></text:p>
      <text:p text:style-name="Text_20_body">Адрес страницы: <text:a xlink:type="simple" xlink:href="http://szao.mos.ru/public-hearings/detail/8987615.html" office:name=""><text:span text:style-name="Definition">http://szao.mos.ru/public-hearings/detail/8987615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39:38Z</meta:creation-date>
    <dc:date>2023-05-26T13:39:38Z</dc:date>
  </office:meta>
</office:document-meta>
</file>