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о-проекту-внесения-изменений-в-правила-землепользования-и-застройки-города-москвы-в-отношении-территории-по-адресу-пр-т-маршала-жукова-вл.-92-1-кад.-770800130071688-770800130071701-сзао"/>Протокол по «Проекту внесения изменений в правила землепользования и застройки города Москвы в отношении территории по адресу: пр-т Маршала Жукова, вл. 92-1 (кад. №№ 77:08:0013007:1688, 77:08:0013007:1701), СЗАО»<text:bookmark-end text:name="протокол-по-проекту-внесения-изменений-в-правила-землепользования-и-застройки-города-москвы-в-отношении-территории-по-адресу-пр-т-маршала-жукова-вл.-92-1-кад.-770800130071688-770800130071701-сзао"/></text:h>
      <text:p text:style-name="First_20_paragraph">08.06.2018</text:p>
      <text:p text:style-name="Text_20_body"><text:line-break/></text:p>
      <text:p text:style-name="Text_20_body">Адрес страницы: <text:a xlink:type="simple" xlink:href="http://szao.mos.ru/public-hearings/detail/8987542.html" office:name=""><text:span text:style-name="Definition">http://szao.mos.ru/public-hearings/detail/8987542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39:26Z</meta:creation-date>
    <dc:date>2023-05-26T13:39:26Z</dc:date>
  </office:meta>
</office:document-meta>
</file>