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ение-по-проекту-внесения-изменений-в-правила-землепользования-и-застройки-города-москвы-в-отношении-территории-по-адресу-ул.-твардовского-вл.-6-корп.-51-кад.-770800130054946-сзао"/>Заключение по «Проекту внесения изменений в правила землепользования и застройки города Москвы в отношении территории по адресу: ул. Твардовского, вл. 6, корп. 5/1 (кад. № 77:08:0013005:4946), СЗАО»<text:bookmark-end text:name="заключение-по-проекту-внесения-изменений-в-правила-землепользования-и-застройки-города-москвы-в-отношении-территории-по-адресу-ул.-твардовского-вл.-6-корп.-51-кад.-770800130054946-сзао"/></text:h>
      <text:p text:style-name="First_20_paragraph">25.06.2020</text:p>
      <text:p text:style-name="Text_20_body"><text:line-break/></text:p>
      <text:p text:style-name="Text_20_body">Адрес страницы: <text:a xlink:type="simple" xlink:href="http://szao.mos.ru/public-hearings/detail/8987533.html" office:name=""><text:span text:style-name="Definition">http://szao.mos.ru/public-hearings/detail/8987533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0:36:47Z</meta:creation-date>
    <dc:date>2023-05-26T10:36:47Z</dc:date>
  </office:meta>
</office:document-meta>
</file>