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планировки-территории-линейного-объекта---2-я-нитка-филёвского-канализационного-канала-от-вкд-45-до-нкд-44-сзао"/>Проект планировки территории линейного объекта - «2-я нитка Филёвского канализационного канала от ВКД-45 до НКД-44», СЗАО<text:bookmark-end text:name="проект-планировки-территории-линейного-объекта---2-я-нитка-филёвского-канализационного-канала-от-вкд-45-до-нкд-44-сзао"/></text:h>
      <text:p text:style-name="First_20_paragraph">20.02.2017</text:p>
      <text:p text:style-name="Text_20_body">На публичные слушания представляется «<text:span text:style-name="T1">Проект планировки территории линейного объекта - 2-я нитка Филевского канализационного канала от ВКД-45 до НКД-44, СЗАО».</text:span></text:p>
      <text:p text:style-name="Text_20_body">Информационные материалы по теме публичных слушаний представлены на экспозиции по адресу: <text:span text:style-name="T1">ул. Народного Ополчения, д.33, корп.1 (в помещении управы района Хорошево-Мневники).</text:span></text:p>
      <text:p text:style-name="Text_20_body"><text:span text:style-name="T1">Экспозиция открыта с 27.02.2017 по 08.03.2017.</text:span> Часы работы экспозиции: в рабочие дни с 12:00 по 20:00 час.; в субботу и воскресение с 10:00 до 15:00 час. На выставке проводятся консультации по теме публичных слушаний.</text:p>
      <text:p text:style-name="Text_20_body">Собрание участников публичных слушаний состоится <text:span text:style-name="T1">16.03.2017 в 19:00 часов по адресу: ул. Народного Ополчения, д.33, корп.1 (в помещении Выставочно-маркетингового центра СЗАО).</text:span></text:p>
      <text:p text:style-name="Text_20_body">Время начала регистрации участников – <text:span text:style-name="T1">18:00</text:span>.</text:p>
      <text:p text:style-name="Text_20_body">В период проведения публичных слушаний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</text:p>
      <text:p text:style-name="Text_20_body">публичных слушаний письменных предложений, замечаний в Комиссию.</text:p>
      <text:p text:style-name="Text_20_body">Номера контактных справочных телефонов Комиссии по вопросам градостроительства, землепользования и застройки при Правительстве Москвы в Северо-Западном административном округе города Москвы: <text:span text:style-name="T1">(499)197-15-93, (495)490-25-55</text:span>; <text:span text:style-name="T1">(495)491-13-77.</text:span></text:p>
      <text:p text:style-name="Text_20_body">Почтовый адрес Комиссии по вопросам градостроительства, землепользования и застройки при Правительстве Москвы в Северо-Западном административном округе города Москвы: <text:span text:style-name="T1">125362, Москва, ул. Свободы, д.13/2</text:span>.</text:p>
      <text:p text:style-name="Text_20_body">Электронный адрес Комиссии <text:span text:style-name="T1">по вопросам градостроительства,</text:span> землепользования и застройки при Правительстве Москвы в Северо-Западном административном округе города Москвы: <text:span text:style-name="T1">komlew@list.ru</text:span>; <text:a xlink:type="simple" xlink:href="mailto:kuznetsovaAB@mos.ru" office:name=""><text:span text:style-name="Definition"><text:span text:style-name="T1">gradkomszao@mos.ru</text:span></text:span></text:a><text:span text:style-name="T1">.</text:span></text:p>
      <text:p text:style-name="Text_20_body">Информационные материалы по <text:span text:style-name="T1">«Проекту планировки территории линейного объекта - 2-я нитка Филевского канализационного канала от ВКД-45 до НКД-44, СЗАО»</text:span> размещены на официальном сайте Комиссии: <text:a xlink:type="simple" xlink:href="http://www.szao.mos.ru" office:name=""><text:span text:style-name="Definition"><text:span text:style-name="T1">www.szao.mos.ru</text:span></text:span></text:a><text:span text:style-name="T1">, horoshevo-mnevniki.mos.ru.</text:span></text:p>
      <text:p text:style-name="Text_20_body"><text:span text:style-name="T1">Комиссия по вопросам градостроительства, землепользования</text:span> <text:span text:style-name="T1">и застройки при Правительстве Москвы в Северо-Западном административном округе города Москвы</text:span></text:p>
      <text:p text:style-name="Text_20_body"><text:line-break/></text:p>
      <text:p text:style-name="Text_20_body">Адрес страницы: <text:a xlink:type="simple" xlink:href="http://szao.mos.ru/public-hearings/detail/8979486.html" office:name=""><text:span text:style-name="Definition">http://szao.mos.ru/public-hearings/detail/8979486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03:39:21Z</meta:creation-date>
    <dc:date>2023-05-22T03:39:21Z</dc:date>
  </office:meta>
</office:document-meta>
</file>