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ект-планировки-территории-линейного-объекта---3-я-нитка-затяжного-дюкера-от-вкд-16-до-нкд-1-от-владения-30-корпус-7-по-улице-крылатская-по-территории-оопт-природно-исторический-парк-москворецкий-до-владения-9-по-карамышевскому-проезду"/>Проект планировки территории линейного объекта - «3-я нитка затяжного дюкера от ВКД-16 до НКД-1 от владения 30, корпус 7 по улице Крылатская по территории ООПТ «Природно-исторический парк «Москворецкий» до владения 9 по Карамышевскому проезду»<text:bookmark-end text:name="проект-планировки-территории-линейного-объекта---3-я-нитка-затяжного-дюкера-от-вкд-16-до-нкд-1-от-владения-30-корпус-7-по-улице-крылатская-по-территории-оопт-природно-исторический-парк-москворецкий-до-владения-9-по-карамышевскому-проезду"/></text:h>
      <text:p text:style-name="First_20_paragraph">20.02.2017</text:p>
      <text:p text:style-name="Text_20_body">На публичные слушания представляется «<text:span text:style-name="T1">Проект планировки территории линейного объекта – 3-я нитка затяжного дюкера от ВКД-16 до НКД-1 от владения 30, корпус 7 по улице Крылатская по территории ООПТ «Природно-исторический парк «Москворецкий» до владения 9 по Карамышевскому проезду (ЗАО, Крылатское; СЗАО, Хорошево-Мневники».</text:span></text:p>
      <text:p text:style-name="Text_20_body">Информационные материалы по теме публичных слушаний представлены на экспозиции по адресу: <text:span text:style-name="T1">ул. Народного Ополчения, д.33, корп.1 (в помещении управы района Хорошево-Мневники).</text:span></text:p>
      <text:p text:style-name="Text_20_body"><text:span text:style-name="T1">Экспозиция открыта с 27.02.2017 по 08.03.2017.</text:span> Часы работы экспозиции: в рабочие дни с 12:00 по 20:00 час.; в субботу и воскресение с 10:00 до 15:00 час. На выставке проводятся консультации по теме публичных слушаний.</text:p>
      <text:p text:style-name="Text_20_body">Собрание участников публичных слушаний состоится <text:span text:style-name="T1">16.03.2017 в 20:00 часов по адресу: ул. Народного Ополчения, д.33, корп.1 (в помещении Выставочно-маркетингового центра СЗАО).</text:span></text:p>
      <text:p text:style-name="Text_20_body">Время начала регистрации участников – <text:span text:style-name="T1">19:00.</text:span></text:p>
      <text:p text:style-name="Text_20_body">В период проведения публичных слушаний участники публичных слушаний имеют право представить свои предложения и замечания по обсуждаемому проекту посредством:</text:p>
      <text:p text:style-name="Text_20_body">- записи предложений и замечаний в период работы экспозиции;</text:p>
      <text:p text:style-name="Text_20_body">- выступления на собрании участников публичных слушаний;</text:p>
      <text:p text:style-name="Text_20_body">- внесения записи в книгу (журнал) регистрации участвующих в собрании участников публичных слушаний;</text:p>
      <text:p text:style-name="Text_20_body">- подачи в ходе собрания письменных предложений и замечаний;</text:p>
      <text:p text:style-name="Text_20_body">- направления в течение недели со дня проведения собрания участников</text:p>
      <text:p text:style-name="Text_20_body">публичных слушаний письменных предложений, замечаний в Комиссию.</text:p>
      <text:p text:style-name="Text_20_body">Номера контактных справочных телефонов Комиссии по вопросам градостроительства, землепользования и застройки при Правительстве Москвы в Северо-Западном административном округе города Москвы: <text:span text:style-name="T1">(499)197-15-93, (495)490-25-55</text:span>, <text:span text:style-name="T1">(495)491-13-77</text:span>.</text:p>
      <text:p text:style-name="Text_20_body">Почтовый адрес Комиссии по вопросам градостроительства, землепользования и застройки при Правительстве Москвы в Северо-Западном административном округе города Москвы: <text:span text:style-name="T1">125362, Москва, ул. Свободы, д.13/2</text:span>.</text:p>
      <text:p text:style-name="Text_20_body">Электронный адрес Комиссии <text:span text:style-name="T1">по вопросам градостроительства,</text:span> землепользования и застройки при Правительстве Москвы в Северо-Западном административном округе города Москвы: <text:span text:style-name="T1">komlew@list.ru;</text:span> <text:a xlink:type="simple" xlink:href="mailto:kuznetsovaAB@mos.ru" office:name=""><text:span text:style-name="Definition"><text:span text:style-name="T1">gradkomszao@mos.ru</text:span></text:span></text:a><text:span text:style-name="T1">.</text:span></text:p>
      <text:p text:style-name="Text_20_body">Информационные материалы по <text:span text:style-name="T1">«Проекту планировки территории линейного объекта – 3-я нитка затяжного дюкера от ВКД-16 до НКД-1 от владения 30, корпус 7 по улице Крылатская по территории ООПТ «Природно-исторический парк «Москворецкий» до владения 9 по Карамышевскому проезду (ЗАО, Крылатское; СЗАО, Хорошево-Мневники)»</text:span> размещены на официальном сайте Комиссии: <text:a xlink:type="simple" xlink:href="http://www.szao.mos.ru" office:name=""><text:span text:style-name="Definition"><text:span text:style-name="T1">www.szao.mos.ru</text:span></text:span></text:a><text:span text:style-name="T1">, horoshevo-mnevniki.mos.ru.</text:span></text:p>
      <text:p text:style-name="Text_20_body"><text:span text:style-name="T1">Комиссия по вопросам градостроительства, землепользования</text:span> <text:span text:style-name="T1">и застройки при Правительстве Москвы в Северо-Западном административном округе города Москвы</text:span></text:p>
      <text:p text:style-name="Text_20_body"><text:line-break/></text:p>
      <text:p text:style-name="Text_20_body">Адрес страницы: <text:a xlink:type="simple" xlink:href="http://szao.mos.ru/public-hearings/detail/8979482.html" office:name=""><text:span text:style-name="Definition">http://szao.mos.ru/public-hearings/detail/8979482.html</text:span></text:a></text:p>
      <text:p text:style-name="Text_20_body"><text:a xlink:type="simple" xlink:href="http://szao.mos.ru" office:name=""><text:span text:style-name="Definition">Префектура Север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3:39:08Z</meta:creation-date>
    <dc:date>2023-05-26T13:39:08Z</dc:date>
  </office:meta>
</office:document-meta>
</file>