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ограниченной-ул.-шеногина-руслом-москва-реки-пр.пр.-3700-звенигородским-шоссе-3-й-магистральной-ул.-пр.пр.-630-ул.-шеногина-влд.-2."/>Оповещение о начале общественных обсуждений по проекту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.<text:bookmark-end text:name="оповещение-о-начале-общественных-обсуждений-по-проекту-планировки-территории-ограниченной-ул.-шеногина-руслом-москва-реки-пр.пр.-3700-звенигородским-шоссе-3-й-магистральной-ул.-пр.пр.-630-ул.-шеногина-влд.-2."/></text:h>
      <text:p text:style-name="First_20_paragraph">17.04.2020</text:p>
      <text:p text:style-name="Text_20_body">Общественные обсуждения по проекту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 проводятся в пределах территории района Хорошево-Мневники города Москвы.</text:p>
      <text:p text:style-name="Text_20_body">К проекту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, ограниченной ул. Шеногина, руслом Москва-реки, пр.пр. № 3700, Звенигородским шоссе, 3-й Магистральной ул., пр.пр. № 630 (ул. Шеногина, влд. 2)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szao.mos.ru/public-hearings/detail/8979341.html" office:name=""><text:span text:style-name="Definition">http://szao.mos.ru/public-hearings/detail/8979341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0:37:24Z</meta:creation-date>
    <dc:date>2023-05-26T10:37:24Z</dc:date>
  </office:meta>
</office:document-meta>
</file>