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демьяна-бедного-влд.24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ул. Демьяна Бедного, влд.24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.-демьяна-бедного-влд.24"/></text:h>
      <text:p text:style-name="First_20_paragraph">22.05.2020</text:p>
      <text:p text:style-name="Text_20_body"><text:line-break/></text:p>
      <text:p text:style-name="Text_20_body">Адрес страницы: <text:a xlink:type="simple" xlink:href="http://szao.mos.ru/public-hearings/detail/8979320.html" office:name=""><text:span text:style-name="Definition">http://szao.mos.ru/public-hearings/detail/8979320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0:37:07Z</meta:creation-date>
    <dc:date>2023-05-26T10:37:07Z</dc:date>
  </office:meta>
</office:document-meta>
</file>