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роительство-новой-линии-метро-через-сзао-начнется-в-середине-мая"/>Строительство новой линии метро через СЗАО начнется в середине мая<text:bookmark-end text:name="строительство-новой-линии-метро-через-сзао-начнется-в-середине-мая"/></text:h>
      <text:p text:style-name="First_20_paragraph">30.04.2021</text:p>
      <text:p text:style-name="Text_20_body"><text:span text:style-name="T1">Тоннель новой Рублево-Архангельской линии метро начнут прокладывать в середине мая. Об этом сообщил заместитель мэра столицы по вопросам градостроительной политики Андрей Бочкарев.</text:span></text:p>
      <text:p text:style-name="Text_20_body">«В настоящее время выполняются работы по строительству монтажно-щитовой камеры для старта тоннелепроходческого комплекса, производится вынос инженерных коммуникаций по ул. Демьяна Бедного. Щит «Наталия» смонтирован, его готовятся поместить в монтажно-щитовую камеру. Дать старт первой проходке на Рублево-Архангельской линии от станции с рабочим названием «Карамышевская» до «Звенигородской» планируется в середине мая. Таким образом, можно сказать, что мы начинаем работы по строительству Рублево-Архангельской линии. Длина перегона — 1,6 км», — сказал Бочкарев.</text:p>
      <text:p text:style-name="Text_20_body">Новая линия свяжет центр города и запад столицы. В рамках первого этапа на линии появятся станции с рабочими названиями «Звенигородская», «Карамышевская» («Проспект Маршала Жукова»), «Бульвар Генерала Карбышева», «Живописная», «Строгино», «Липовая роща».</text:p>
      <text:p text:style-name="Text_20_body"><text:span text:style-name="T1">Фото: stroi.mos.ru</text:span></text:p>
      <text:p text:style-name="Text_20_body"><text:line-break/></text:p>
      <text:p text:style-name="Text_20_body">Адрес страницы: <text:a xlink:type="simple" xlink:href="http://szao.mos.ru/presscenter/news/detail/9920134.html" office:name=""><text:span text:style-name="Definition">http://szao.mos.ru/presscenter/news/detail/9920134.html</text:span></text:a></text:p>
      <text:p text:style-name="Text_20_body"><text:a xlink:type="simple" xlink:href="http://szao.mos.ru" office:name=""><text:span text:style-name="Definition">Префектура Север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3T21:24:17Z</meta:creation-date>
    <dc:date>2023-09-23T21:24:17Z</dc:date>
  </office:meta>
</office:document-meta>
</file>