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зао-вспомнили-подвиг-ликвидаторов-последствий-катастрофы-на-чернобыльской-аэс"/>В СЗАО вспомнили подвиг ликвидаторов последствий катастрофы на Чернобыльской АЭС<text:bookmark-end text:name="в-сзао-вспомнили-подвиг-ликвидаторов-последствий-катастрофы-на-чернобыльской-аэс"/></text:h>
      <text:p text:style-name="First_20_paragraph">26.04.2021</text:p>
      <text:p text:style-name="Text_20_body"><text:span text:style-name="T1">В театре танца «Гжель» на улице Свободы накануне 35-й годовщины Чернобыльской катастрофы вспомнили подвиг ликвидаторов. Префект СЗАО Алексей Пашков наградил почётными грамотами и благодарностями тех, кто ликвидировал последствия страшной аварии на Чернобыльской АЭС.</text:span></text:p>
      <text:p text:style-name="Text_20_body"><text:span text:style-name="T2">Спасли страну и мир</text:span></text:p>
      <text:p text:style-name="Text_20_body">— Сегодня мы вспоминаем подвиг десятков тысяч ликвидаторов последствий той страшной аварии, — сказал Алексей Пашков. — Эти люди ценой своей жизни, своего здоровья спасли нашу страну и весь мир от более серьёзных последствий взрыва. Великий подвиг советских людей нельзя забыть, об этом надо рассказывать молодому поколению. Ликвидаторы аварии заслуживают почтения и уважения. Спасибо вам за подвиг, за тяжелейший труд!</text:p>
      <text:p text:style-name="Text_20_body">В СЗАО проживают 1607 чернобыльцев. Для ликвидаторов и их близких выступили артисты театра «Гжель» со спектаклем «Дом у дороги».</text:p>
      <text:p text:style-name="Text_20_body"><text:span text:style-name="T2">Подняли по тревоге</text:span><text:line-break/></text:p>
      <text:p text:style-name="Text_20_body">Председатель местного отделения региональной общественной организации «Союз Чернобыль Москвы» района Куркино Виталий Федотов рассказывать про службу в Чернобыле не привык. Раньше говорить на эту тему ему было запрещено, и о том, что он служил в Чернобыле, поначалу не знала даже его жена.</text:p>
      <text:p text:style-name="Text_20_body">В апреле 1986-го он проходил срочную службу под Днепропетровском. Сразу же после аварии их подняли по тревоге, куда они едут и зачем — объяснили позже.</text:p>
      <text:p text:style-name="Text_20_body">— Мы прожили в зоне отчуждения 15 дней, занимались дезактивацией радиоактивных веществ. За это время успел получить такую дозу облучения, что последствия сказываются не только на моём здоровье, но и на здоровье моих детей, — говорит он.</text:p>
      <text:p text:style-name="Text_20_body"><text:span text:style-name="T2">Покинутые животные «светились»</text:span></text:p>
      <text:p text:style-name="Text_20_body">Константин Кулаков — член правления районного отделения Общественной организации инвалидов Чернобыля по району Покровское-Стрешнево. В сентябре 1986-го Константину вручили повестку из Тушинского военкомата. Оказалось, как члену партии ему предстоит отправиться на 180-суточные сборы по ликвидации последствий Чернобыльской катастрофы.</text:p>
      <text:p text:style-name="Text_20_body">— Мы занимались дезактивацией: копали и бетонировали могильники для радиоактивных отходов, подвозили смеси для сооружения саркофага, — вспоминает он.</text:p>
      <text:p text:style-name="Text_20_body">Перед университетом Кулаков успел поработать лаборантом в Курчатовском институте, и что такое атом, хорошо знал. Это уберегло его от непоправимых ошибок.</text:p>
      <text:p text:style-name="Text_20_body">— В сентябре покинутые жителями сады под Чернобылем ломились от яблок, трудно было справиться с искушением попробовать их, — рассказывает Константин. — В лесах было полно белых грибов, совсем как в сказке, а в речке плескалась рыба. О том, насколько это опасно есть, было мало информации, и многие всё это употребляли в пищу.</text:p>
      <text:p text:style-name="Text_20_body">Вспоминаются ему и животные, которых люди не могли взять с собой.</text:p>
      <text:p text:style-name="Text_20_body">— Подходить к собакам нам запрещали дозиметристы, так как животные «светились». Приходилось бросать им еду издалека, — говорит он. — А ещё мне запомнилась такая картина: на дереве сидят несколько куриц, а внизу их караулит упитанная, лоснящаяся лиса.</text:p>
      <text:p text:style-name="Text_20_body"><text:span text:style-name="T1">На фото: префект Алексей Пашков наградил чернобыльцев почётными грамотами и благодарностями; Виталий Федотов; Константин Кулаков/Артур Новосильцев, газета «Москва. Северо-Запад»</text:span></text:p>
      <text:p text:style-name="Text_20_body"><text:line-break/></text:p>
      <text:p text:style-name="Text_20_body">Адрес страницы: <text:a xlink:type="simple" xlink:href="http://szao.mos.ru/presscenter/news/detail/9902257.html" office:name=""><text:span text:style-name="Definition">http://szao.mos.ru/presscenter/news/detail/9902257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4T17:47:37Z</meta:creation-date>
    <dc:date>2023-08-04T17:47:37Z</dc:date>
  </office:meta>
</office:document-meta>
</file>