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ер-из-южного-тушина-завоевал-кубок-северной-пальмиры"/>Тренер из Южного Тушина завоевал Кубок Северной Пальмиры<text:bookmark-end text:name="тренер-из-южного-тушина-завоевал-кубок-северной-пальмиры"/></text:h>
      <text:p text:style-name="First_20_paragraph">16.04.2021</text:p>
      <text:p text:style-name="Text_20_body"><text:span text:style-name="T1">Золото Международного турнира по тхэквондо «Северная Пальмира» завоевал заместитель директора центра «Крылья» по спортивно-оздоровительной деятельности Олег Денисов.</text:span></text:p>
      <text:p text:style-name="Text_20_body">Турнир «Северная Пальмира» проходил в Санкт-Петербурге в юбилейный 15-й раз. В престижных международных соревнованиях приняли участие более 800 спортсменов. Олег Денисов занял 1-е место в спарринге и 2-е место в дисциплине «туль» (так называются комплексные упражнения) среди 4-6 данов.</text:p>
      <text:p text:style-name="Text_20_body">Тхэквондо Олег Михайлович занимается около 30 лет. Он уже становился чемпионом Москвы и призёром всероссийских соревнований. Сейчас Денисов не только тренируется сам, но и успешно тренирует других. Его ученики становились чемпионами Москвы и призёрами всероссийских соревнований.</text:p>
      <text:p text:style-name="Text_20_body"><text:span text:style-name="T1">Фото предоставлено пресс-службой префектуры СЗАО</text:span></text:p>
      <text:p text:style-name="Text_20_body"><text:line-break/></text:p>
      <text:p text:style-name="Text_20_body">Адрес страницы: <text:a xlink:type="simple" xlink:href="http://szao.mos.ru/presscenter/news/detail/9879724.html" office:name=""><text:span text:style-name="Definition">http://szao.mos.ru/presscenter/news/detail/9879724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04:13:16Z</meta:creation-date>
    <dc:date>2023-06-03T04:13:16Z</dc:date>
  </office:meta>
</office:document-meta>
</file>