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кровском-стрешневе-построят-подземный-переход-через-пути-мцд-2"/>В Покровском-Стрешневе построят подземный переход через пути МЦД-2<text:bookmark-end text:name="в-покровском-стрешневе-построят-подземный-переход-через-пути-мцд-2"/></text:h>
      <text:p text:style-name="First_20_paragraph">24.03.2021</text:p>
      <text:p text:style-name="Text_20_body"><text:span text:style-name="T1">Подземный переход через пути МЦД-2 возведут вблизи дома 19 по 1-му Тушинскому проезду по адресу: Волоколамское шоссе, д. 114, корп. 2, стр. 2. Проект строительства согласовала Москомэкспертиза. Об этом сообщил глава ведомства Валерий Леонов.</text:span></text:p>
      <text:p text:style-name="Text_20_body">«Пешеходный переход обеспечит безопасное и комфортное пересечение железнодорожных путей Рижского направления Московской железной дороги. Длина его тоннельной части составит более 60 метров, а ширина – 4 метра. Там будет две лестницы с накладными колясочными спусками и два лифта для обеспечения доступа инвалидов», – сказал он.</text:p>
      <text:p text:style-name="Text_20_body">Стены перехода облицуют керамогранитной плиткой, а пол и ступени - натуральными термообработанными гранитными плитами. Рядом с выходами из перехода обустроят тротуары и выполнят благоустройство.</text:p>
      <text:p text:style-name="Text_20_body"><text:span text:style-name="T1">Фото: stroi.mos.ru/Проектное решение</text:span></text:p>
      <text:p text:style-name="Text_20_body"><text:line-break/></text:p>
      <text:p text:style-name="Text_20_body">Адрес страницы: <text:a xlink:type="simple" xlink:href="http://szao.mos.ru/presscenter/news/detail/9811925.html" office:name=""><text:span text:style-name="Definition">http://szao.mos.ru/presscenter/news/detail/9811925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6T15:54:29Z</meta:creation-date>
    <dc:date>2023-08-06T15:54:29Z</dc:date>
  </office:meta>
</office:document-meta>
</file>