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новом-мосту-через-сходню-будет-десять-полос"/>На новом мосту через Сходню будет десять полос<text:bookmark-end text:name="на-новом-мосту-через-сходню-будет-десять-полос"/></text:h>
      <text:p text:style-name="First_20_paragraph">25.01.2021</text:p>
      <text:p text:style-name="Text_20_body"><text:span text:style-name="T1">Началась реконструкция моста на Волоколамском шоссе через реку Сходню. Как сообщил руководитель столичного Департамента строительства Рафик Загрутдинов, строители уже приступили к обустройству оснований для опор нового моста.</text:span></text:p>
      <text:p text:style-name="Text_20_body">На новом мосту будет по пять полос в каждом направлении движения. Старый мост через Сходню уже снесли. При этом движение по Волоколамке перекрывать не стали. Для проезда машин обустроили два временных моста через реку: один в центр, другой в область.</text:p>
      <text:p text:style-name="Text_20_body">Напомним, новый мост через Сходню строят в рамках комплексной реконструкции Волоколамского шоссе. Большая часть работ уже выполнена. В конце минувшего года на пересечении шоссе и МКАД открыли новую транспортную развязку.</text:p>
      <text:p text:style-name="Text_20_body"><text:span text:style-name="T1">Фото: Ольга Чумаченко, газета «Москва. Северо-Запад»</text:span></text:p>
      <text:p text:style-name="Text_20_body"><text:line-break/></text:p>
      <text:p text:style-name="Text_20_body">Адрес страницы: <text:a xlink:type="simple" xlink:href="http://szao.mos.ru/presscenter/news/detail/9656290.html" office:name=""><text:span text:style-name="Definition">http://szao.mos.ru/presscenter/news/detail/9656290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4:33:17Z</meta:creation-date>
    <dc:date>2023-08-09T04:33:17Z</dc:date>
  </office:meta>
</office:document-meta>
</file>