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fo:font-weight="bold" style:font-style-asian="italic" style:font-style-complex="italic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экоцентр-на-лодочной-улице-подготовил-онлайн-программу-для-детей"/>Экоцентр на Лодочной улице подготовил онлайн-программу для детей<text:bookmark-end text:name="экоцентр-на-лодочной-улице-подготовил-онлайн-программу-для-детей"/></text:h>
      <text:p text:style-name="First_20_paragraph">09.12.2020</text:p>
      <text:p text:style-name="Text_20_body"><text:span text:style-name="T1">Свои виртуальные двери распахнул экоцентр на Химкинском водохранилище «Московский эколог». На его страницах в соцсетях можно найти много интересного.</text:span></text:p>
      <text:p text:style-name="Text_20_body">— Сегодня здесь доступны семейные викторины, например «Мама и малыш на природе», загадки, ребусы, отгадав которые ребята узнают, кто из животных спит зимой, и как правильно называется зимняя спячка. На видеоуроках можно вместе с маленькими детьми научиться мастерить забавных котика или ёжика, — рассказали в пресс-службе ГПБУ «Мосприрода».</text:p>
      <text:p text:style-name="Text_20_body">Для ребят постарше выкладывают интересные материалы по биологии и экологии, из которых можно узнать, как складываются отношения между разными видами животных, кто обитает в наших водоёмах и почему во всём мире отмечают День отказа от покупок.</text:p>
      <text:p text:style-name="Text_20_body"><text:line-break/></text:p>
      <text:p text:style-name="Text_20_body">Адрес страницы: <text:a xlink:type="simple" xlink:href="http://szao.mos.ru/presscenter/news/detail/9517564.html" office:name=""><text:span text:style-name="Definition">http://szao.mos.ru/presscenter/news/detail/9517564.html</text:span></text:a></text:p>
      <text:p text:style-name="Text_20_body"><text:a xlink:type="simple" xlink:href="http://szao.mos.ru" office:name=""><text:span text:style-name="Definition">Префектура Северо-Запад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20T00:05:14Z</meta:creation-date>
    <dc:date>2023-07-20T00:05:14Z</dc:date>
  </office:meta>
</office:document-meta>
</file>