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ркаутер-из-сзао-победил-на-соревнованиях-в-коннектикуте"/>Воркаутер из СЗАО победил на соревнованиях в Коннектикуте<text:bookmark-end text:name="воркаутер-из-сзао-победил-на-соревнованиях-в-коннектикуте"/></text:h>
      <text:p text:style-name="First_20_paragraph">05.10.2016</text:p>
      <text:p text:style-name="Text_20_body">Владимир Тюханов из Южного Тушина выиграл международный турнир в американском штате Коннектикут по воркауту. Соревнования проходили на турниковом комплексе, расположенном на частной территории одного из участников группы.</text:p>
      <text:p text:style-name="Text_20_body"><text:span text:style-name="T1">– Я должен был выступить против местной звезды, его звали Болло. Он опытный воркаутер, – рассказывает Владимир. По словам Тюханова, турники были очень высокими, порядка трех метров. – Выступать на них было страшновато, – добавил он.</text:span></text:p>
      <text:p text:style-name="Text_20_body">Соперник ему достался сильный, правда, выбрал он не совсем удачный набор элементов для выступления.</text:p>
      <text:p text:style-name="Text_20_body"><text:span text:style-name="T1">– Во время соревнований он часто повторялся, видимо, не было личных «козырей» в запасе. А я знаю свои лучшие стороны и что лучше «прокатывает» на турнирах. Поэтому показывал свои проверенные трюки, которые не очень распространены в воркауте, но ценятся гораздо выше, – рассказывает Тюханов.</text:span></text:p>
      <text:p text:style-name="Text_20_body">По итогам турнира Владимир занял первое место. После соревнований юноше удалось еще 10 дней побыть в Америке. Его интересовали местные спортивные площадки. Открытых турников там гораздо меньше, чем в Москве, зато много платных профессиональных залов для воркаута.</text:p>
      <text:p text:style-name="Text_20_body"><text:line-break/></text:p>
      <text:p text:style-name="Text_20_body">Адрес страницы: <text:a xlink:type="simple" xlink:href="http://szao.mos.ru/presscenter/news/detail/3894107.html" office:name=""><text:span text:style-name="Definition">http://szao.mos.ru/presscenter/news/detail/3894107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5T19:50:37Z</meta:creation-date>
    <dc:date>2025-01-15T19:50:37Z</dc:date>
  </office:meta>
</office:document-meta>
</file>