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ыше-600-квадратных-метров-резинового-покрытия-обезопасят-детские-площадки-покровского-стрешнева"/>Свыше 600 квадратных метров резинового покрытия обезопасят детские площадки Покровского-Стрешнева<text:bookmark-end text:name="свыше-600-квадратных-метров-резинового-покрытия-обезопасят-детские-площадки-покровского-стрешнева"/></text:h>
      <text:p text:style-name="First_20_paragraph">12.04.2016</text:p>
      <text:p text:style-name="Text_20_body"><text:span text:style-name="T1">Свыше 600 квадратных метров резинового покрытия уложат на детских площадках Покровского-Стрешнева в этом году. Об этом рассказали в отделе жилищно-коммунального хозяйства и благоустройства управы района.</text:span></text:p>
      <text:p text:style-name="Text_20_body">- В рамках сезонных работ по благоустройству на дворовых территориях и школах будет проведен ремонт детских площадок. Кроме ремонта и установки игровых МАФов планируется укладка 655 кв. метров резинового покрытия для безопасности детей, - пояснили специалисты управы.</text:p>
      <text:p text:style-name="Text_20_body">Устройство резинового покрытия проведут на Волоколамском шоссе, Полесском проезде, Вишневой улице и Сосновой аллее.</text:p>
      <text:p text:style-name="Text_20_body">Напомним, работы по благоустройству района начались 1 апреля.</text:p>
      <text:p text:style-name="Text_20_body"><text:line-break/></text:p>
      <text:p text:style-name="Text_20_body">Адрес страницы: <text:a xlink:type="simple" xlink:href="http://szao.mos.ru/presscenter/news/detail/2750895.html" office:name=""><text:span text:style-name="Definition">http://szao.mos.ru/presscenter/news/detail/2750895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4T19:40:42Z</meta:creation-date>
    <dc:date>2023-09-14T19:40:42Z</dc:date>
  </office:meta>
</office:document-meta>
</file>