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держан-соучастник-телефонных-мошенников-обманувший-пенсионерку-в-хорошёво-мнёвниках"/>Задержан соучастник телефонных мошенников, обманувший пенсионерку в Хорошёво-Мнёвниках<text:bookmark-end text:name="задержан-соучастник-телефонных-мошенников-обманувший-пенсионерку-в-хорошёво-мнёвниках"/></text:h>
      <text:p text:style-name="First_20_paragraph">29.05.2025</text:p>
      <text:p text:style-name="Text_20_body">29.05.2025. 88-летней пенсионерке позвонил мошенник, который представился сотрудником правоохранительных органов. Он сообщил, что с банковских счетов пенсионерки происходит финансирование противоправной деятельности. Чтобы сохранить сбережения, требовалось перевести их на «безопасный счет», передав курьеру. Испуганная женщина по указанию мошенников у подъезда своего дома на проспекте Маршала Жукова передала часть денег прибывшему незнакомцу, а часть перевела на указанный ей счет. Позже она поняла, что ее обманули, и обратилась в полицию. Ущерб составил свыше 1,5 миллионов рублей.</text:p>
      <text:p text:style-name="Text_20_body"><text:span text:style-name="T1">- В результате оперативно-розыскных мероприятий сотрудники уголовного розыска на улице Новая Башиловка задержали подозреваемого – 21-летнего жителя Омской области. Установлено, что денежные средства пенсионерки злоумышленник успел перевести соучастникам, - сообщили в пресс-службе УВД по СЗАО.</text:span></text:p>
      <text:p text:style-name="Text_20_body">Молодой человек заключен под стражу.</text:p>
      <text:p text:style-name="Text_20_body"><text:span text:style-name="T1">Фото: Роман Балаев.</text:span></text:p>
      <text:p text:style-name="Text_20_body"><text:line-break/></text:p>
      <text:p text:style-name="Text_20_body">Адрес страницы: <text:a xlink:type="simple" xlink:href="http://szao.mos.ru/presscenter/news/detail/12998973.html" office:name=""><text:span text:style-name="Definition">http://szao.mos.ru/presscenter/news/detail/12998973.html</text:span></text:a></text:p>
      <text:p text:style-name="Text_20_body"><text:a xlink:type="simple" xlink:href="http://szao.mos.ru" office:name=""><text:span text:style-name="Definition">Префектура Север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9T14:08:40Z</meta:creation-date>
    <dc:date>2025-05-29T14:08:40Z</dc:date>
  </office:meta>
</office:document-meta>
</file>