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хорошёво-мнёвниках-открыли-двухэтажную-голубятню"/>В Хорошёво-Мнёвниках открыли двухэтажную голубятню<text:bookmark-end text:name="в-хорошёво-мнёвниках-открыли-двухэтажную-голубятню"/></text:h>
      <text:p text:style-name="First_20_paragraph">13.09.2023</text:p>
      <text:p text:style-name="Text_20_body">Новую двухэтажную голубятню открыли на прошлой неделе в парке рядом с домом 5, корп. 1, на 3-й Хорошёвской улице. Она практически полностью сделана из дерева, есть закрытый сеткой балкон и подсобное помещение.</text:p>
      <text:p text:style-name="Text_20_body">Как рассказали в префектуре, новое жилье для птиц сделали взамен старой голубятни, 1960-х годов. Она мешала строительству дома по программе реновации на улице Демьяна Бедного, 22. Новую решили возвести здесь, в парке.</text:p>
      <text:p text:style-name="Text_20_body">В домик скоро переедут птицы голубеводов Виктора Маслова и Рашида Тимирбаева. Они соседи, живут на проспекте Маршала Жукова.</text:p>
      <text:p text:style-name="Text_20_body">— Мы несколько десятков лет держали своих птиц в старой голубятне. На время строительства новой отправили их на передержку в голубятню к соседу. Хочу сказать, что не зря терпели. Новая голубятня просто превосходная. Все сделано по уму, — говорит Виктор Васильевич.</text:p>
      <text:p text:style-name="Text_20_body">Голубями Маслов и Тимирбаев занимаются с детства. Выводили самые разные породы.</text:p>
      <text:p text:style-name="Text_20_body">— Но с возрастом стало сложновато их тренировать, поэтому сейчас держим только декоративных – китайскую чайку, ижевских гривунов и пермяков черных. Всего у нас с Рашидом около 40 особей. Точнее не скажу. Считать своих птиц — плохая примета, — улыбается Маслов.</text:p>
      <text:p text:style-name="Text_20_body"><text:span text:style-name="T1">Фото: Ольга Чумаченко</text:span></text:p>
      <text:p text:style-name="Text_20_body"><text:line-break/></text:p>
      <text:p text:style-name="Text_20_body">Адрес страницы: <text:a xlink:type="simple" xlink:href="http://szao.mos.ru/presscenter/news/detail/11828442.html" office:name=""><text:span text:style-name="Definition">http://szao.mos.ru/presscenter/news/detail/11828442.html</text:span></text:a></text:p>
      <text:p text:style-name="Text_20_body"><text:a xlink:type="simple" xlink:href="http://szao.mos.ru" office:name=""><text:span text:style-name="Definition">Префектура Север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3T16:09:26Z</meta:creation-date>
    <dc:date>2023-09-13T16:09:26Z</dc:date>
  </office:meta>
</office:document-meta>
</file>