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ащиеся-школы-из-южного-тушина-стали-лучшими-в-городском-турнире-по-волейболу"/>Учащиеся школы из Южного Тушина стали лучшими в городском турнире по волейболу<text:bookmark-end text:name="учащиеся-школы-из-южного-тушина-стали-лучшими-в-городском-турнире-по-волейболу"/></text:h>
      <text:p text:style-name="First_20_paragraph">21.03.2023</text:p>
      <text:p text:style-name="Text_20_body">Ученики школы №2097 приняли участие в финальном турнире Школьной спортивной лиги по волейболу. Ребята стали лучшими, завоевав золотые медали. Об этом сообщили сотрудники образовательного учреждения.</text:p>
      <text:p text:style-name="Text_20_body">«Юноши 2008-2009 годов рождения приняли участие в финальном этапе Школьной спортивной лиги по волейболу. Три дня напряженных игр, в результате которых удалось добиться победы», — рассказали в школе.</text:p>
      <text:p text:style-name="Text_20_body">Команда школы №2097 также стала бронзовым призёром регионального этапа спортивных соревнований школьников «Президентские состязания» среди учеников 4-х классов.</text:p>
      <text:p text:style-name="Text_20_body"><text:span text:style-name="T1">Фото: М. Мишина. Пресс-служба мэра и Правительства Москвы</text:span></text:p>
      <text:p text:style-name="Text_20_body"><text:line-break/></text:p>
      <text:p text:style-name="Text_20_body">Адрес страницы: <text:a xlink:type="simple" xlink:href="http://szao.mos.ru/presscenter/news/detail/11479158.html" office:name=""><text:span text:style-name="Definition">http://szao.mos.ru/presscenter/news/detail/11479158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10T05:05:26Z</meta:creation-date>
    <dc:date>2024-03-10T05:05:26Z</dc:date>
  </office:meta>
</office:document-meta>
</file>