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терану-из-северного-тушина-вернули-90-тысяч-рублей-за-переплату-воды"/>Ветерану из Северного Тушина вернули 90 тысяч рублей за переплату воды<text:bookmark-end text:name="ветерану-из-северного-тушина-вернули-90-тысяч-рублей-за-переплату-воды"/></text:h>
      <text:p text:style-name="First_20_paragraph">19.04.2022</text:p>
      <text:p text:style-name="Text_20_body">Жительница дома 9, корп. 1 на улице Героев Панфиловцев пожаловалась на завышенные тарифы на коммунальные услуги. Мосжилинспекция провела проверку деятельности управляющей компании.</text:p>
      <text:p text:style-name="Text_20_body">«В рамках рассмотрения обращения жилищные инспекторы установили, что заявительница, как ветеран труда, пользуется льготами на оплату жилищно-коммунальных услуг. При этом квартира пенсионерки при наличии технической возможности не оборудована индивидуальными приборами учёта водоснабжения, поэтому плата рассчитывается по нормативам потребления с применением повышающего коэффициента», — сообщили в надзорном ведомстве.</text:p>
      <text:p text:style-name="Text_20_body">Однако, как выяснилось, в управляющей организации завышали норму потребления воды на одного человека после применения повышающего коэффициента. Таким образом, жительница в течение трёх лет переплатила за услуги водоснабжения 92 тысячи рублей.</text:p>
      <text:p text:style-name="Text_20_body">Инспекция выдала управляющей компании предостережение. Жительнице Северного Тушина был произведён перерасчёт.</text:p>
      <text:p text:style-name="Text_20_body"><text:span text:style-name="T1">Фото: Рixabay</text:span></text:p>
      <text:p text:style-name="Text_20_body"><text:line-break/></text:p>
      <text:p text:style-name="Text_20_body">Адрес страницы: <text:a xlink:type="simple" xlink:href="http://szao.mos.ru/presscenter/news/detail/10760518.html" office:name=""><text:span text:style-name="Definition">http://szao.mos.ru/presscenter/news/detail/10760518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8T00:10:13Z</meta:creation-date>
    <dc:date>2024-01-28T00:10:13Z</dc:date>
  </office:meta>
</office:document-meta>
</file>