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архитекторы-поборются-за-гранты-на-создание-мостов-в-хорошево-мневниках"/>Архитекторы поборются за гранты на создание мостов в Хорошево-Мневниках<text:bookmark-end text:name="архитекторы-поборются-за-гранты-на-создание-мостов-в-хорошево-мневниках"/></text:h>
      <text:p text:style-name="First_20_paragraph">29.07.2021</text:p>
      <text:p text:style-name="Text_20_body"><text:line-break/><text:span text:style-name="T1">Архитекторы получат гранты на проектирование автомобильных и пешеходных мостов через Москву-реку в Хорошево-Мневниках. Об этом сообщила пресс-служба мэра и правительства столицы по итогам заседания президиума правительства города.</text:span></text:p>
      <text:p text:style-name="Text_20_body">«Победители конкурса должны будут разработать архитектурно-градостроительные концепции для строительства семи мостов через Москву-реку, включая три автомобильных», — говорится в сообщении.</text:p>
      <text:p text:style-name="Text_20_body">Автомобильные мосты свяжут Филевскую и Мневниковскую поймы, районы Филевский Парк и Хорошево-Мневники. Кроме того, победители конкурса разработают проекты четырех пешеходных мостов, которые соединят Мневниковскую пойму с районом Крылатское и парком Фили.</text:p>
      <text:p text:style-name="Text_20_body">Заявки на участие в конкурсе принимают до 30 июля. Рассмотреть и оценить заявки планируют 3 августа.</text:p>
      <text:p text:style-name="Text_20_body"><text:span text:style-name="T1">Фото: stroi.mos.ru</text:span></text:p>
      <text:p text:style-name="Text_20_body"><text:line-break/></text:p>
      <text:p text:style-name="Text_20_body">Адрес страницы: <text:a xlink:type="simple" xlink:href="http://szao.mos.ru/presscenter/news/detail/10143301.html" office:name=""><text:span text:style-name="Definition">http://szao.mos.ru/presscenter/news/detail/10143301.html</text:span></text:a></text:p>
      <text:p text:style-name="Text_20_body"><text:a xlink:type="simple" xlink:href="http://szao.mos.ru" office:name=""><text:span text:style-name="Definition">Префектура Северо-Запад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13T02:36:49Z</meta:creation-date>
    <dc:date>2023-09-13T02:36:49Z</dc:date>
  </office:meta>
</office:document-meta>
</file>