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фект-алексей-пашков-сзао-активно-развивается-в-ритме-большого-города"/>Префект Алексей Пашков: СЗАО активно развивается в ритме большого города<text:bookmark-end text:name="префект-алексей-пашков-сзао-активно-развивается-в-ритме-большого-города"/></text:h>
      <text:p text:style-name="First_20_paragraph">26.12.2016</text:p>
      <text:p text:style-name="Text_20_body">О том, какие проекты удалось реализовать в 2016 году, о социально-экономическом развитии округа, а также о планах на 2017 год префект СЗАО Алексей Пашков рассказал в интервью корреспонденту «СЗ».</text:p>
      <text:h text:style-name="Heading_20_2" text:outline-level="2"><text:bookmark-start text:name="отрадно-что-ветераны-в-строю"/>Отрадно, что ветераны в строю<text:bookmark-end text:name="отрадно-что-ветераны-в-строю"/></text:h>
      <text:p text:style-name="First_20_paragraph"><text:span text:style-name="T1">-Алексей Анатольевич, каким был уходящий год? Чем лично вам он запомнился?</text:span></text:p>
      <text:p text:style-name="Text_20_body">-Год был непростым, но интересным. Северо-Запад активно развивается в ритме большого города. Реализуя основные столичные программы, строим новое жилье, транспортные развязки, социальные объекты.</text:p>
      <text:p text:style-name="Text_20_body">Но самое главное событие этого года — это 75-летие Битвы за Москву. Мы провели множество знаковых мероприятий, где наградили 275 ветеранов памятным знаком «75 лет битвы за Москву». Мне отрадно видеть, что они до сих пор в строю. Ветераны СЗАО выполняют очень важную миссию – военно-патриотическое воспитание подрастающего поколения.</text:p>
      <text:p text:style-name="Text_20_body">Недавно в Щукине мы открыли бюст Маршалу Василевскому на одноименной улице. И это теперь тоже наша большая гордость.</text:p>
      <text:h text:style-name="Heading_20_2" text:outline-level="2"><text:bookmark-start text:name="о-благоустройстве"/>О благоустройстве<text:bookmark-end text:name="о-благоустройстве"/></text:h>
      <text:p text:style-name="First_20_paragraph"><text:span text:style-name="T1">-Как будет благоустраиваться территория округа?</text:span></text:p>
      <text:p text:style-name="Text_20_body">-Округ уникален своим природным ландшафтом. Мы стараемся, не нарушая его целостности, приспосабливать территории для комфорта жителей. В этом году в жилом секторе благоустроено более ста дворов и порядка 40 школьных территорий.</text:p>
      <text:p text:style-name="Text_20_body">В следующем году мы проведем плановую реконструкцию каскада прудов в парке Покровское-Стрешнево, благоустроим берега Москвы-реки, Сходни и залива Захарково вдоль Химкинского водохранилища. Новый облик приобретет и ландшафтный парк «Митино». Обустроим новые парки и скверы.</text:p>
      <text:p text:style-name="Text_20_body">-2017 год объявлен Годом экологии. СЗАО по праву считается «зелеными легкими» Москвы. Какие мероприятия по озеленению запланированы на территории округа?</text:p>
      <text:p text:style-name="Text_20_body">-В рамках программы «Миллион деревьев» в этом году было высажено около 250 деревьев и более 27 тыс. кустарников, а площадь цветников составила свыше 17 тыс. кв. м. В следующем году в округе появится не меньше зеленых насаждений.</text:p>
      <text:h text:style-name="Heading_20_2" text:outline-level="2"><text:bookmark-start text:name="хорду-планируют-достроить-в-ближайшие-два-года"/>Хорду планируют достроить в ближайшие два года<text:bookmark-end text:name="хорду-планируют-достроить-в-ближайшие-два-года"/></text:h>
      <text:p text:style-name="First_20_paragraph"><text:span text:style-name="T1">— Как будет развиваться транспортная инфраструктура на северо-западе?</text:span></text:p>
      <text:p text:style-name="Text_20_body">— В этом году в городе, и в частности, в СЗАО, было решено много вопросов. Особое внимание хочу обратить на ввод в эксплуатацию Московского центрального кольца. Это важная часть транспортной инфраструктуры. Теперь жителям гораздо быстрее и удобнее добираться из одной точки города в другую, не заезжая в центр. В нашем округе расположены четыре станции – «Хорошёво», «Зорге», «Панфиловская» и «Стрешнево».</text:p>
      <text:p text:style-name="Text_20_body">Была введена новая модель управления наземным общественным транспортом. Коммерческие перевозчики работают по городским стандартам качества. Всего округ обслуживают 78 маршрутов, которыми ежегодно пользуются около 250 млн. человек.</text:p>
      <text:p text:style-name="Text_20_body">Открылись винчестерный тоннель на улице Народного Ополчения и Волоколамский путепровод.</text:p>
      <text:p text:style-name="Text_20_body">В ближайшие два года мы планируем завершить строительство Северо-Западной хорды. Когда запустим движение по этой дороге, транспорт поедет быстрее. Да и воздух станет чище.</text:p>
      <text:p text:style-name="Text_20_body">Также была проделана огромная работа по ремонту трамвайных путей.</text:p>
      <text:h text:style-name="Heading_20_2" text:outline-level="2"><text:bookmark-start text:name="важный-проект-освоение-территории-бывшего-тушинского-аэродрома"/>Важный проект – освоение территории бывшего Тушинского аэродрома<text:bookmark-end text:name="важный-проект-освоение-территории-бывшего-тушинского-аэродрома"/></text:h>
      <text:p text:style-name="First_20_paragraph"><text:span text:style-name="T1">-Какие планы намечены в сфере строительства?</text:span></text:p>
      <text:p text:style-name="Text_20_body">-Мы продолжим курс на динамичное развитие округа — в том числе на строительство жилья. В этом году мы построили 3 жилых дома. Практически готов дом для обманутых дольщиков на 1-м Тушинском проезде. Сейчас в стадии строительства еще 30 жилых домов. В 2017 году введем еще 19 домов.</text:p>
      <text:p text:style-name="Text_20_body">Также важно, что завершается программа сноса пятиэтажек. Осталось снести еще 6 домов, что будет реализовано в ближайшие месяцы. За пять лет программы переселения из ветхого жилья было переселено более 3 тысяч семей округа, которые улучшили свои жилищные условия.</text:p>
      <text:p text:style-name="Text_20_body">Важный проект – это освоение территории бывшего Тушинского аэродрома. Это будет огромный спортивный кластер, куда войдут жилые дома, бизнес-парк, досуговый центр.</text:p>
      <text:p text:style-name="Text_20_body"><text:span text:style-name="T1">-В каком объеме реализуется программа строительства социальных объектов?</text:span></text:p>
      <text:p text:style-name="Text_20_body">-На территории округа завершается строительство четырёх школ, четырёх спортивных комплексов и трёх поликлиник. На следующий год намечено строительство еще 14 социальных объектов, в том числе двух поликлиник и двух детсадов.</text:p>
      <text:p text:style-name="Text_20_body">В СЗАО возводится уникальное учреждение — крупнейший в Европе перинатально-кардиологический центр на базе Городской клинической больницы № 67 в Хорошёво-Мневниках. Площадь центра составит более 50 тысяч кв. м. Здесь будет современное медицинское оборудование. А в стационаре смогут разместиться одновременно 450 пациентов.</text:p>
      <text:p text:style-name="Text_20_body">Сегодня строительство центра проходит в интенсивном режиме. В 2018 году он уже будет принимать первых пациентов.</text:p>
      <text:h text:style-name="Heading_20_2" text:outline-level="2"><text:bookmark-start text:name="подготовлена-насыщенная-новогодняя-программа"/>Подготовлена насыщенная новогодняя программа<text:bookmark-end text:name="подготовлена-насыщенная-новогодняя-программа"/></text:h>
      <text:p text:style-name="First_20_paragraph"><text:span text:style-name="T1">-Скоро Новый год. Наверняка уже запланированы новогодние развлечения для жителей. Где в округе можно отдохнуть всей семьей в предстоящие праздники?</text:span></text:p>
      <text:p text:style-name="Text_20_body">-Новый год – это замечательный семейный праздник, который мы, по традиции, встречаем в кругу самых близких людей. Пользуясь случаем, хочу поздравить наших жителей с наступающим 2017 годом и Рождеством и пожелать здоровья, благополучия, успехов и отличного настроения.</text:p>
      <text:p text:style-name="Text_20_body">Для жителей подготовлена насыщенная программа, с которой можно ознакомиться на сайте префектуры и на сайтах районных управ. В новогоднюю ночь мы проведём традиционную лыжную гонку «Из старого года в Новый — со спортом».</text:p>
      <text:p text:style-name="Text_20_body">У нас открылись 78 катков, из них шесть — с искусственным покрытием, на которых можно заниматься спортом даже при плюсовой температуре. Ледовые площадки находятся в шаговой доступности – во дворах, парках и скверах. Помимо этого, в каждом районе обустроены лыжные трассы.</text:p>
      <text:p text:style-name="Text_20_body"><text:line-break/></text:p>
      <text:p text:style-name="Text_20_body">Адрес страницы: <text:a xlink:type="simple" xlink:href="http://szao.mos.ru/media-icjsc/interview/detail/4531873.html" office:name=""><text:span text:style-name="Definition">http://szao.mos.ru/media-icjsc/interview/detail/4531873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8:28:14Z</meta:creation-date>
    <dc:date>2023-05-26T08:28:14Z</dc:date>
  </office:meta>
</office:document-meta>
</file>