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алый-бизнес-основа-экономики"/>Малый бизнес – основа экономики<text:bookmark-end text:name="малый-бизнес-основа-экономики"/></text:h>
      <text:p text:style-name="First_20_paragraph">10.03.2015</text:p>
      <text:p text:style-name="Text_20_body">О том, что делается в нашем округе для развития предпринимательства, какая поддержка оказывается представителям малого и среднего бизнеса, рассказал заместитель префекта – руководитель контрактной службы СЗАО Александр Писаренко.</text:p>
      <text:p text:style-name="Text_20_body"><text:line-break/></text:p>
      <text:p text:style-name="Text_20_body"><text:span text:style-name="T1">– Александр Иванович, го</text:span><text:span text:style-name="T1">ворят, что экономический </text:span><text:span text:style-name="T1">кризис можно рассматривать </text:span><text:span text:style-name="T1">не только как угрозу, но и как </text:span><text:span text:style-name="T1">возможность – в том числе </text:span><text:span text:style-name="T1">возможность начать или раз</text:span><text:span text:style-name="T1">вить свой бизнес. И здесь, </text:span><text:span text:style-name="T1">безусловно, важна поддержка </text:span><text:span text:style-name="T1">государственных структур. На </text:span><text:span text:style-name="T1">какую же помощь сегодня мо</text:span><text:span text:style-name="T1">гут рассчитывать предприни</text:span><text:span text:style-name="T1">матели в нашем округе?</text:span></text:p>
      <text:p text:style-name="Text_20_body">– Предприниматели могут рассчитывать на различные виды поддержки – от финансовой до консультационной. </text:p>
      <text:p text:style-name="Text_20_body">Естественно, что предприниматели в первую очередь заинтересованы в денежных средствах. Так вот, столичные власти на данный момент предоставляют малому и среднему бизнесу субсидии из городского бюджета по четырем направлениям. Например, все начинающие предприниматели, которые ведут свою деятельность не более двух лет, могут рассчитывать на субсидию в размере до 500 тысяч рублей. В прошлом году в округе было подано 35 соответствующих заявок – и в результате конкурсного отбора 13 из них получили поддержку на общую сумму 6,1 млн рублей.</text:p>
      <text:p text:style-name="Text_20_body">Кроме того, Правительство Москвы предоставляет субсидию в размере до 5 млн рублей для возмещения процентов по кредиту на модернизацию производства. За прошлый год предприниматели округа подали 5 таких заявок, правда, положительных решений о предоставлении финансовой поддержки по указанным проектам принято не было. Также существует похожая субсидия на возмещение части затрат по лизинговым платежам – в 2014 году предприятия подали 23 заявки, из городского бюджета было выделено 6 субсидий на общую сумму 11,1 млн рублей.</text:p>
      <text:p text:style-name="Text_20_body"><text:line-break/></text:p>
      <text:p text:style-name="Text_20_body"><text:span text:style-name="T1">– Еще одним видом финан</text:span><text:span text:style-name="T1">совой поддержки в городе яв</text:span><text:span text:style-name="T1">ляются субсидии для участни</text:span><text:span text:style-name="T1">ков выставок. Насколько эта </text:span><text:span text:style-name="T1">помощь является востребо</text:span><text:span text:style-name="T1">ванной в нашем округе?</text:span></text:p>
      <text:p text:style-name="Text_20_body">– Да, это относительно новый вид финансовой поддержки, который тем не менее довольно популярен у наших предпринимателей. Стоит напомнить, что такие субсидии в размере до 300 тыс. рублей выдаются по договорам об участии в конгрессно-выставочных мероприятиях. При этом финансовая поддержка предоставляется безвозмездно и составляет не более 70% затрат в рамках договоров об участии в выставках. В прошлом году на субсидии претендовали 68 заявителей – больше, чем по всем другим направлениям финансовой поддержки. В результате 38 заявок было одобрено; общая сумма предоставленных субсидий составила 8,3 млн рублей.</text:p>
      <text:p text:style-name="Text_20_body">Следует упомянуть и о такой помощи, как заем за счет средств Муниципального фонда поддержки малого предпринимательства СЗАО. Окружная конкурсная комиссия по поддержке малого и среднего предпринимательства регулярно рассматривает соответствующие заявки. В 2014 году было подано 4 заявки на получение данного займа – в итоге было решено предоставить 2 займа под 14% годовых на общую сумму 3 млн рублей.</text:p>
      <text:p text:style-name="Text_20_body"><text:line-break/></text:p>
      <text:p text:style-name="Text_20_body"><text:span text:style-name="T1">– Пожалуй, наряду с финан</text:span><text:span text:style-name="T1">сами аренда помещений так</text:span><text:span text:style-name="T1">же входит в число насущных </text:span><text:span text:style-name="T1">проблем рядовых предприни</text:span><text:span text:style-name="T1">мателей. Всем известно, что </text:span><text:span text:style-name="T1">в Москве найти недорогое по</text:span><text:span text:style-name="T1">мещение очень непросто…</text:span></text:p>
      <text:p text:style-name="Text_20_body">– Безусловно, и именно поэтому важным направлением государственной поддержки является имущественная поддержка малого бизнеса. Как многие знают, в Москве действует льгота по арендной плате для тех малых предприятий, которые либо арендуют объекты нежилого фонда, находящиеся в собственности города Москвы, площадью до 300 кв. м, либо, арендуя площадь больше 300 кв.м, занимаются приоритетными для города видами деятельности.</text:p>
      <text:p text:style-name="Text_20_body">Что касается вторых, то в прошлом году в нашем округе 35 малых предприятий, подпадающих под эту категорию, воспользовались данной льготой. В 2014 году Межведомственная комиссия Правительства Москвы рассмотрела 30 обращений от представителей малого бизнеса. В итоге было принято решение предоставить имущественную поддержку 13 из них – им была установлена арендная ставка в размере 3,5 тыс. рублей за кв. м.</text:p>
      <text:p text:style-name="Text_20_body">Хочу отметить, что причинами отказа в предоставлении поддержки в основном было либо наличие у предприятия задолженности по арендной плате, либо завершение срока действия аккредитации у предприятий торговли и общественного питания как социальных.</text:p>
      <text:p text:style-name="Text_20_body">Необходимо отметить, что в соответствии с Антикризисным планом Правительства Москвы на 2015 год для малых предприятий - арендаторов городского имущества будут сохранены действующие ставки арендной платы и льготы до 1 июля 2016 года.</text:p>
      <text:p text:style-name="Text_20_body"><text:line-break/></text:p>
      <text:p text:style-name="Text_20_body"><text:span text:style-name="T1">– Александр Иванович, зача</text:span><text:span text:style-name="T1">стую проблемы у предприни</text:span><text:span text:style-name="T1">мателей возникают в резуль</text:span><text:span text:style-name="T1">тате правовой или финансовой </text:span><text:span text:style-name="T1">безграмотности. Провалы в </text:span><text:span text:style-name="T1">экономической деятельности </text:span><text:span text:style-name="T1">случаются из-за отсутствия </text:span><text:span text:style-name="T1">актуальной информации. Ве</text:span><text:span text:style-name="T1">дется ли работа с бизнесме</text:span><text:span text:style-name="T1">нами в этом направлении?</text:span></text:p>
      <text:p text:style-name="Text_20_body">– Конечно. Мы активно проводим консультации и обучение представителей малого и среднего бизнеса. Только в прошлом году было оказано около 4,3 тыс. консультаций по различным вопросам предпринимательской деятельности. Кроме того, наше территориальное подразделение ГБУ «Малый бизнес Москвы» провело для предпринимателей более 100 обучающих семинаров по наиболее актуальным вопросам ведения предпринимательской деятельности. В семинарах приняли участие порядка 1,7 тыс. человек.</text:p>
      <text:p text:style-name="Text_20_body">Бесплатные консультации малому и среднему бизнесу предоставляет и Совет предпринимателей округа - одна из самых уважаемых общественных организаций СЗАО. Для этих целей создан консультационный центр Совета предпринимателей округа.</text:p>
      <text:p text:style-name="Text_20_body"><text:line-break/></text:p>
      <text:p text:style-name="Text_20_body"><text:span text:style-name="T1">– Насколько известно, </text:span><text:span text:style-name="T1">большая работа с предпри</text:span><text:span text:style-name="T1">нимательским сообществом </text:span><text:span text:style-name="T1">проводится и в отношении </text:span><text:span text:style-name="T1">популяризации патентной си</text:span><text:span text:style-name="T1">стемы налогообложения. Ка</text:span><text:span text:style-name="T1">кие успехи были достигнуты </text:span><text:span text:style-name="T1">в этом деле на сегодняшний </text:span><text:span text:style-name="T1">день?</text:span></text:p>
      <text:p text:style-name="Text_20_body">– Этому вопросу мы действительно уделяем огромное внимание. Так, в прошлом году в СЗАО были проведены 63 встречи с предпринимателями по вопросу перехода на патентную систему налогообложения, в том числе 20 встреч – с участием представителей префектуры, налоговых инспекций, Совета предпринимателей округа, территориального подразделения ГБУ «Малый бизнес Москвы». Думаю, что подобная работа приносит свои плоды, все больше представителей малого бизнеса начинает интересоваться новыми возможностями, которые предоставляет патентная система налогообложения. Только за прошлый год индивидуальными предпринимателями округа был приобретен 1 031 патент общей стоимостью 66,8 млн рублей.</text:p>
      <text:p text:style-name="Text_20_body">Кстати, хочу отметить, что с 1 января 2015 года в действующее законодательство внесен ряд существенных изменений, которые делают патентную систему налогообложения еще более привлекательной. В частности, индивидуальные предприниматели, применяющие патентную систему налогообложения, освобождаются от уплаты торгового сбора, который вводится в Москве с 1 июля 2015 года. Кроме того, в настоящее время предоставляются и существенные отсрочки </text:p>
      <text:p text:style-name="Text_20_body">по оплате стоимости патента.</text:p>
      <text:p text:style-name="Text_20_body"><text:line-break/></text:p>
      <text:p text:style-name="Text_20_body">Адрес страницы: <text:a xlink:type="simple" xlink:href="http://szao.mos.ru/media-icjsc/interview/detail/1645023.html" office:name=""><text:span text:style-name="Definition">http://szao.mos.ru/media-icjsc/interview/detail/1645023.html</text:span></text:a></text:p>
      <text:p text:style-name="Text_20_body"><text:a xlink:type="simple" xlink:href="http://szao.mos.ru" office:name=""><text:span text:style-name="Definition">Префектура Север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6T12:07:20Z</meta:creation-date>
    <dc:date>2023-05-26T12:07:20Z</dc:date>
  </office:meta>
</office:document-meta>
</file>