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виваем-округ-вместе-с-жителями"/>Развиваем округ вместе с жителями<text:bookmark-end text:name="развиваем-округ-вместе-с-жителями"/></text:h>
      <text:p text:style-name="First_20_paragraph">06.10.2021</text:p>
      <text:p text:style-name="Text_20_body"><text:span text:style-name="T1">О реализации знаковых программ на территории Северо-Западного административного округа, о ключевых спортивных объектах, открытых в этом году, и благоустройстве «Московским торгам» рассказал префект СЗАО Алексей Пашков.</text:span></text:p>
      <text:p text:style-name="Text_20_body"><text:span text:style-name="T2">Алексей Анатольевич, в городе реализуется программа реновации жилищного фонда. Как проходит переселение в округе?</text:span></text:p>
      <text:p text:style-name="Text_20_body">Сегодня в СЗАО определено 29 стартовых площадок, на восьми из них построены жилые дома для переселения, на шести продолжены строительные работы. Всего более 86 тысяч жителей в округе получат новое, комфортное жилье. Жители четырех районов в округе уже переселяются в новостройки на ул. Парковая, д. 33, ул. Демьяна Бедного, д. 22А, ул. Новощукинская, д. 8, корп. 1, ул. Туристская, д. 14 и ул. Свободы, д. 67А. Сегодня это около трех тысяч человек. Всего на первом этапе реновации до 2024 года переедут больше 10 тысяч новоселов.</text:p>
      <text:p text:style-name="Text_20_body">Добавлю, что в этом году также сданы дома на ул. Мневники, Карамышевской набережной в районе Хорошево-Мневники и ул. Вилиса Лациса в Северном Тушине.</text:p>
      <text:p text:style-name="Text_20_body">Важно, что в ходе реализуемой программы реновации жители нашего округа получают не только квартиры, соответствующие всем современным стандартам, а целые кварталы с благоустроенной территорией, объектами социальной инфраструктуры, магазинами шаговой доступности.</text:p>
      <text:p text:style-name="Text_20_body"><text:span text:style-name="T2">Развитию системы московского общественного транспорта всегда уделялось большое внимание. Расскажите, пожалуйста, о том, что сделано и планируется сделать в этом направлении в СЗАО?</text:span></text:p>
      <text:p text:style-name="Text_20_body">В целях улучшения транспортной доступности и обслуживания на северо-западе столицы реализуются проекты строительства улично-дорожной сети, объектов Московского метрополитена и Московских центральных диаметров.</text:p>
      <text:p text:style-name="Text_20_body">В рамках строительства западного участка третьего пересадочного контура московского метро в Хорошево-Мневниках в апреле были открыты сразу две станции – «Народное Ополчение» и «Мневники». Они стали первыми в районе. Здесь же появились остановки общественного транспорта, велопарковки, площадки для отдыха. Более того, в этом году в июне для жителей были запущены станция «Щукинская» МЦД-2 и одноимённый транспортно-пересадочный узел. Платформа объединила районы Покровское-Стрешнево и Щукино благодаря безопасному переходу через железнодорожные пути. Что касается текущих работ, в настоящее время на территории Мневниковской поймы ведётся строительство станции «Терехово».</text:p>
      <text:p text:style-name="Text_20_body">Ощутимым для жителей северо-запада также окажется строительство Рублево-Архангельской линии метро. Она улучшит транспортное обслуживание более 700 тысяч человек, проживающих или работающих на территории Митина, Строгина, Хорошево-Мневников, организуя альтернативный маршрут для передвижений по городу.</text:p>
      <text:p text:style-name="Text_20_body">В связке с запуском новых станций метро в округе реализуется важная городская программа по обновлению московского общественного транспорта. Так, на северо-западе для жителей стали курсировать новые комфортные и безопасные низкопольные трамваи «Витязь-М» большей вместимости, с более широкими проходами.</text:p>
      <text:p text:style-name="Text_20_body">В конце 2020 года завершилась реконструкция транспортной развязки на пересечении МКАД с Волоколамским шоссе. Это, в свою очередь, повлияло на транспортную доступность пяти районов Москвы и Красногорска. Эстакады на внутренней стороне МКАД были расширены до восьми полос движения, основной ход Волоколамского шоссе на пересечении – с трёх до пяти в каждом направлении. Для снижения уровня воздействия шума на жилые кварталы Южного Тушина вдоль МКАД установили шумозащитные экраны.</text:p>
      <text:p text:style-name="Text_20_body">До конца года планируется открыть проектируемые проезды № 6045 и № 6688 и закончить реконструкцию проезда от существующей улично-дорожной сети по улице Народного Ополчения в районе Хорошево-Мневники. Также в планах завершить реконструкцию Волоколамского шоссе от реки Сходня до МКАД (IV кв. 2021 – I кв. 2022).</text:p>
      <text:p text:style-name="Text_20_body"><text:span text:style-name="T2">Северо-Западный округ считается одним из самых спортивных в столице. А что сделано за последний год для развития спортивной среды?</text:span></text:p>
      <text:p text:style-name="Text_20_body">Знаковым событием для жителей округа стало открытие спортивно-интеллектуального пространства «Курчатовец» в районе Щукино. Здесь оборудованы поле для мини-футбола с искусственным покрытием, теннисный корт, площадка для игровых видов спорта, тренажеры. Для болельщиков обустроены трибуны. Это пространство позволяет проводить не только спортивные соревнования, но и устраивать лектории, а также мастер-классы. К слову, накануне для жителей открылся обновленный сквер Дома ученых имени академика Александрова.</text:p>
      <text:p text:style-name="Text_20_body">Также в этом году в округе завершилось строительство нескольких знаковых спортивных объектов. В районе Митино в июне ввели спорткомплекс «Новая звезда» с первым в столице биатлонным тиром. В здании, построенном на Барышихе для школы № 102 Москомспорта, будет идти круглогодичная подготовка по биатлону, гандболу, лыжным гонкам, спортивному ориентированию.</text:p>
      <text:p text:style-name="Text_20_body">В Покровском-Стрешневе сдали спортивный комплекс «Чкалов Арена» с центром художественной гимнастики, ледовой ареной и центром автомобильного спорта. Здание площадью более 30 тысяч кв. м. расположено на Лётной улице, на территории бывшего Тушинского аэродрома.</text:p>
      <text:p text:style-name="Text_20_body">Осенью в районе свои двери должен открыть возведённый на Тушинской улице спорткомплекс с двумя бассейнами «Красный октябрь». В нём одновременно смогут заниматься более 200 человек. Проводиться там будут соревнования не только районного, но и городского, межрегионального уровней.</text:p>
      <text:p text:style-name="Text_20_body"><text:span text:style-name="T2">Как на северо-западе проходит перевод поликлиник на новый московский стандарт?</text:span></text:p>
      <text:p text:style-name="Text_20_body">Для того, чтобы посещение и пользование услугами поликлиник было комфортным, на северо-западе активно внедряется новый московский стандарт. Поскольку часть зданий была построена в середине прошлого века, им требуется капитальный ремонт, а вместе с тем – комплексная модернизация. В январе первых пациентов после реконструкции принял филиал № 140 на бульваре Яна Райниса в Северном Тушине. Кабинеты оснастили современным оборудованием, создали удобные зоны отдыха, заменили инженерные коммуникации, обновили фасад здания. В марте в районе Щукино открыли здание детской городской поликлиники № 58, филиал 2. Здесь появились открытая регистратура, широкие коридоры, бесшумные лифты с тактильными указателями для слабовидящих пациентов. Ещё одной особенностью стало появление фирменного дизайна и понятной навигации.</text:p>
      <text:p text:style-name="Text_20_body">В настоящее время капитальный ремонт ведётся в семи поликлиниках – в районах Северное Тушино, Щукино, Хорошево-Мневники, Строгино, Митино. До конца года планируется завершить комплексную реконструкцию поликлиник № 94, филиал № 2, № 180, филиал № 2, № 58, филиал № 1. Примерно в это же время после капремонта должен сдаться филиал № 3 поликлиники № 180 на Пятницком шоссе. Надеемся, что в декабре 2022 года в Покровском-Стрешневе на территории инфекционной клинической больницы (ИКБ) № 1 уже будет построен новый инфекционный лечебно-диагностический комплекс. Он возводится по адресу Волоколамское шоссе, владение 63.</text:p>
      <text:p text:style-name="Text_20_body"><text:span text:style-name="T2">Какие объекты планируется ввести в эксплуатацию до конца года?</text:span></text:p>
      <text:p text:style-name="Text_20_body">Всего в округе находится более 90 объектов капитального строительства. До конца года планируем ввести 21 объект общей площадью более 560 тыс. кв. м., 451 тыс. кв. м. из которых составляет жильё.</text:p>
      <text:p text:style-name="Text_20_body">Отмечу, что за последние три года на северо-западе появилось 13 социальных объектов общей площадью более 120 кв. м. В 2020 году на месте сноса кинотеатра «Таджикистан» в районе Строгино был открыт культурно-досуговый центр с концертным залом, студиями хореографии, живописи, графики, декоративно-прикладного искусства, музыкальными классами. В здании находится современная библиотека, проводятся занятия кружков театрального и циркового искусства, классы иностранного языка.</text:p>
      <text:p text:style-name="Text_20_body">Ещё одним значимым для жителей событием стал ввод в Куркине комбинированного блока начальных классов с дошкольным отделением на 300 мест для школы № 1985.</text:p>
      <text:p text:style-name="Text_20_body">На улице Саляма Адиля, вл. 2/44, стр. 4 возвели перинатально-кардиологический корпус на 330 коек городской клинической больницы № 67.</text:p>
      <text:p text:style-name="Text_20_body">Кроме того, в районе Митино открыт храмовый комплекс святых равноапостольных Константина и Елены на 500 прихожан. До конца года введём храм в честь священномученика Ермогена в Южном Тушине.</text:p>
      <text:p text:style-name="Text_20_body">Также в этот период в планах – возвести дошкольное образовательное учреждение на 225 и школу на 500 мест в Хорошево-Мневниках в составе застройки.</text:p>
      <text:p text:style-name="Text_20_body"><text:span text:style-name="T2">Каких локаций на северо-западе коснулось комплексное благоустройство</text:span>?</text:p>
      <text:p text:style-name="Text_20_body">Инфраструктура округа модернизируется с учетом потребностей жителей. Например, территории, примыкающие к возводимым объектам, организуем таким образом, чтобы они стали комфортным пространством для проведения досуга жителей. И за последние несколько лет в округе проведена огромная работа по комплексному благоустройству дворов и знаковых мест – парков и скверов. Она коснулась Химкинского бульвара в Северном Тушине, парков «Пальмира» и «Четыре стихии» в Куркине, сквера на ул. Кулакова в Строгине, территории «Гребного слалома» в Покровском-Стрешневе и многих других.</text:p>
      <text:p text:style-name="Text_20_body">В этом году мы приводим в порядок более 90 дворов, 9 знаковых объектов и 57 объектов образования. После проведенного благоустройства жители получат обновленный сквер на улице Туристской, уютное пространство у театра танца «Гжель», комфортное место для прогулок на улице Берзарина.</text:p>
      <text:p text:style-name="Text_20_body">Комплексное благоустройство уже завершили в районе Митино на Пятницком шоссе. Здесь отремонтировали детские площадки, установили урны и лапочки, заменили малые архитектурные формы. А на территории между Генерала Белобородова и МЦД-2 «Пенягино» устроили пешеходные дорожки, фонари, посадили деревья.</text:p>
      <text:p text:style-name="Horizontal_20_Line"/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zao.mos.ru/media-icjsc/interview/detail/10303560.html" office:name=""><text:span text:style-name="Definition">http://szao.mos.ru/media-icjsc/interview/detail/10303560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3:29:21Z</meta:creation-date>
    <dc:date>2023-05-18T23:29:21Z</dc:date>
  </office:meta>
</office:document-meta>
</file>