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проект-планировки-территории-объекта-природного-комплекса-21а-сзао-территория-храмового-ком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проект планировки территории объекта природного комплекса № 21а СЗАО «Территория храмового ком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проект-планировки-территории-объекта-природного-комплекса-21а-сзао-территория-храмового-ком"/></text:h>
      <text:p text:style-name="First_20_paragraph">30.10.2020</text:p>
      <text:p text:style-name="Text_20_body"><text:line-break/></text:p>
      <text:p text:style-name="Text_20_body">Адрес страницы: <text:a xlink:type="simple" xlink:href="http://szao.mos.ru/electronic-public-discussion/detail/9374317.html" office:name=""><text:span text:style-name="Definition">http://szao.mos.ru/electronic-public-discussion/detail/9374317.html</text:span></text:a></text:p>
      <text:p text:style-name="Text_20_body"><text:a xlink:type="simple" xlink:href="http://szao.mos.ru" office:name=""><text:span text:style-name="Definition">Префектура Север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3:48:08Z</meta:creation-date>
    <dc:date>2023-05-26T13:48:08Z</dc:date>
  </office:meta>
</office:document-meta>
</file>