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сзао-митино-российская-федерация-город-москва-внутригородская-территория-муниципальный-окр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СЗАО, Митино, Российская Федерация, город Москва, внутригородская территория муниципальный окр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сзао-митино-российская-федерация-город-москва-внутригородская-территория-муниципальный-окр"/></text:h>
      <text:p text:style-name="First_20_paragraph">18.02.2022</text:p>
      <text:p text:style-name="Text_20_body"><text:line-break/></text:p>
      <text:p text:style-name="Text_20_body">Адрес страницы: <text:a xlink:type="simple" xlink:href="http://szao.mos.ru/electronic-public-discussion/detail/10628813.html" office:name=""><text:span text:style-name="Definition">http://szao.mos.ru/electronic-public-discussion/detail/10628813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3T11:10:33Z</meta:creation-date>
    <dc:date>2023-05-13T11:10:33Z</dc:date>
  </office:meta>
</office:document-meta>
</file>