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сзао-хорошево-мневники-причальный-пр.-вл.-6-к.-1-кад.-7708001200518"/>ОПОВЕЩЕНИЕ о начале общественных обсуждений по проекту внесения изменений в правила землепользования и застройки города Москвы в отношении территории по адресу: СЗАО, Хорошево-Мневники, Причальный пр., вл. 6, к. 1 (кад. № 77:08:0012005:18)<text:bookmark-end text:name="оповещение-о-начале-общественных-обсуждений-по-проекту-внесения-изменений-в-правила-землепользования-и-застройки-города-москвы-в-отношении-территории-по-адресу-сзао-хорошево-мневники-причальный-пр.-вл.-6-к.-1-кад.-7708001200518"/></text:h>
      <text:p text:style-name="First_20_paragraph">18.02.2022</text:p>
      <text:p text:style-name="Text_20_body"><text:line-break/></text:p>
      <text:p text:style-name="Text_20_body">Адрес страницы: <text:a xlink:type="simple" xlink:href="http://szao.mos.ru/electronic-public-discussion/detail/10628779.html" office:name=""><text:span text:style-name="Definition">http://szao.mos.ru/electronic-public-discussion/detail/10628779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0:46:37Z</meta:creation-date>
    <dc:date>2023-05-26T10:46:37Z</dc:date>
  </office:meta>
</office:document-meta>
</file>